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622in"/>
    </style:style>
    <style:style style:name="co2" style:family="table-column">
      <style:table-column-properties fo:break-before="auto" style:column-width="2.1346in"/>
    </style:style>
    <style:style style:name="co3" style:family="table-column">
      <style:table-column-properties fo:break-before="auto" style:column-width="2.8717in"/>
    </style:style>
    <style:style style:name="co4" style:family="table-column">
      <style:table-column-properties fo:break-before="auto" style:column-width="4.9429in"/>
    </style:style>
    <style:style style:name="co5" style:family="table-column">
      <style:table-column-properties fo:break-before="auto" style:column-width="0.8535in"/>
    </style:style>
    <style:style style:name="co6" style:family="table-column">
      <style:table-column-properties fo:break-before="auto" style:column-width="3.2563in"/>
    </style:style>
    <style:style style:name="co7" style:family="table-column">
      <style:table-column-properties fo:break-before="auto" style:column-width="0.8925in"/>
    </style:style>
    <style:style style:name="ro1" style:family="table-row">
      <style:table-row-properties style:row-height="0.1681in" fo:break-before="auto" style:use-optimal-row-height="true"/>
    </style:style>
    <style:style style:name="ro2" style:family="table-row">
      <style:table-row-properties style:row-height="0.1756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weight="bold"/>
    </style:style>
  </office:automatic-styles>
  <office:body>
    <office:spreadsheet>
      <table:table table:name="Sheet1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250" table:default-cell-style-name="Default"/>
        <table:table-row table:style-name="ro1">
          <table:table-cell table:style-name="ce1" office:value-type="string">
            <text:p>CP Applet</text:p>
          </table:table-cell>
          <table:table-cell table:style-name="ce1" office:value-type="string">
            <text:p>Function</text:p>
          </table:table-cell>
          <table:table-cell table:style-name="ce1" office:value-type="string">
            <text:p>Key Define</text:p>
          </table:table-cell>
          <table:table-cell table:style-name="ce1" office:value-type="string">
            <text:p>Key Path</text:p>
          </table:table-cell>
          <table:table-cell table:style-name="ce1" office:value-type="string">
            <text:p>Key Type</text:p>
          </table:table-cell>
          <table:table-cell table:style-name="ce1" office:value-type="string">
            <text:p>Key Value</text:p>
          </table:table-cell>
          <table:table-cell table:style-name="ce1" table:number-columns-repeated="250"/>
        </table:table-row>
        <table:table-row table:style-name="ro1">
          <table:table-cell office:value-type="string">
            <text:p>Font</text:p>
          </table:table-cell>
          <table:table-cell office:value-type="string">
            <text:p>Application Font</text:p>
          </table:table-cell>
          <table:table-cell office:value-type="string">
            <text:p>GTK_FONT_KEY</text:p>
          </table:table-cell>
          <table:table-cell office:value-type="string">
            <text:p>/desktop/gnome/interface/font_name</text:p>
          </table:table-cell>
          <table:table-cell office:value-type="string">
            <text:p>STRING</text:p>
          </table:table-cell>
          <table:table-cell office:value-type="string">
            <text:p>&lt;name&gt; &lt;style&gt; &lt;size&gt;</text:p>
          </table:table-cell>
          <table:table-cell table:number-columns-repeated="250"/>
        </table:table-row>
        <table:table-row table:style-name="ro1">
          <table:table-cell office:value-type="string">
            <text:p>Font</text:p>
          </table:table-cell>
          <table:table-cell office:value-type="string">
            <text:p>Document Font</text:p>
          </table:table-cell>
          <table:table-cell office:value-type="string">
            <text:p>DOCUMENT_FONT_KEY</text:p>
          </table:table-cell>
          <table:table-cell office:value-type="string">
            <text:p>/desktop/gnome/interface/document_font_name</text:p>
          </table:table-cell>
          <table:table-cell office:value-type="string">
            <text:p>STRING</text:p>
          </table:table-cell>
          <table:table-cell office:value-type="string">
            <text:p>&lt;name&gt; &lt;style&gt; &lt;size&gt;</text:p>
          </table:table-cell>
          <table:table-cell table:number-columns-repeated="250"/>
        </table:table-row>
        <table:table-row table:style-name="ro1">
          <table:table-cell office:value-type="string">
            <text:p>Font</text:p>
          </table:table-cell>
          <table:table-cell office:value-type="string">
            <text:p>Desktop Font</text:p>
          </table:table-cell>
          <table:table-cell office:value-type="string">
            <text:p>DESKTOP_FONT_KEY</text:p>
          </table:table-cell>
          <table:table-cell office:value-type="string">
            <text:p>/apps/nautilus/preferences/desktop_font</text:p>
          </table:table-cell>
          <table:table-cell office:value-type="string">
            <text:p>STRING</text:p>
          </table:table-cell>
          <table:table-cell office:value-type="string">
            <text:p>&lt;name&gt; &lt;style&gt; &lt;size&gt;</text:p>
          </table:table-cell>
          <table:table-cell table:number-columns-repeated="250"/>
        </table:table-row>
        <table:table-row table:style-name="ro1">
          <table:table-cell office:value-type="string">
            <text:p>Font</text:p>
          </table:table-cell>
          <table:table-cell office:value-type="string">
            <text:p>Window Title Font</text:p>
          </table:table-cell>
          <table:table-cell office:value-type="string">
            <text:p>WINDOW_TITLE_FONT_KEY</text:p>
          </table:table-cell>
          <table:table-cell office:value-type="string">
            <text:p>/apps/metacity/general/titlebar_font</text:p>
          </table:table-cell>
          <table:table-cell office:value-type="string">
            <text:p>STRING</text:p>
          </table:table-cell>
          <table:table-cell office:value-type="string">
            <text:p>&lt;name&gt; &lt;style&gt; &lt;size&gt;</text:p>
          </table:table-cell>
          <table:table-cell table:number-columns-repeated="250"/>
        </table:table-row>
        <table:table-row table:style-name="ro1">
          <table:table-cell office:value-type="string">
            <text:p>Font</text:p>
          </table:table-cell>
          <table:table-cell office:value-type="string">
            <text:p>Fixed Width Font</text:p>
          </table:table-cell>
          <table:table-cell office:value-type="string">
            <text:p>MONOSPACE_FONT_KEY</text:p>
          </table:table-cell>
          <table:table-cell office:value-type="string">
            <text:p>/desktop/gnome/interface/monospace_font_name</text:p>
          </table:table-cell>
          <table:table-cell office:value-type="string">
            <text:p>STRING</text:p>
          </table:table-cell>
          <table:table-cell office:value-type="string">
            <text:p>&lt;name&gt; &lt;style&gt; &lt;size&gt;</text:p>
          </table:table-cell>
          <table:table-cell table:number-columns-repeated="250"/>
        </table:table-row>
        <table:table-row table:style-name="ro1">
          <table:table-cell office:value-type="string">
            <text:p>Font</text:p>
          </table:table-cell>
          <table:table-cell office:value-type="string">
            <text:p>Font Antialiasing</text:p>
          </table:table-cell>
          <table:table-cell office:value-type="string">
            <text:p>FONT_ANTIALIASING_KEY</text:p>
          </table:table-cell>
          <table:table-cell office:value-type="string">
            <text:p>/desktop/gnome/font_rendering/antialiasing</text:p>
          </table:table-cell>
          <table:table-cell office:value-type="string">
            <text:p>STRING</text:p>
          </table:table-cell>
          <table:table-cell office:value-type="string">
            <text:p>none, grayscale, or rgba</text:p>
          </table:table-cell>
          <table:table-cell table:number-columns-repeated="250"/>
        </table:table-row>
        <table:table-row table:style-name="ro1">
          <table:table-cell office:value-type="string">
            <text:p>Font</text:p>
          </table:table-cell>
          <table:table-cell office:value-type="string">
            <text:p>Font Hinting</text:p>
          </table:table-cell>
          <table:table-cell office:value-type="string">
            <text:p>FONT_HINTING_KEY</text:p>
          </table:table-cell>
          <table:table-cell office:value-type="string">
            <text:p>/desktop/gnome/font_rendering/hinting</text:p>
          </table:table-cell>
          <table:table-cell office:value-type="string">
            <text:p>STRING</text:p>
          </table:table-cell>
          <table:table-cell office:value-type="string">
            <text:p>none, slight, medium, or full</text:p>
          </table:table-cell>
          <table:table-cell table:number-columns-repeated="250"/>
        </table:table-row>
        <table:table-row table:style-name="ro1">
          <table:table-cell office:value-type="string">
            <text:p>Font</text:p>
          </table:table-cell>
          <table:table-cell office:value-type="string">
            <text:p>Font RGBA order</text:p>
          </table:table-cell>
          <table:table-cell office:value-type="string">
            <text:p>FONT_RGBA_ORDER_KEY</text:p>
          </table:table-cell>
          <table:table-cell office:value-type="string">
            <text:p>/desktop/gnome/font_rendering/rgba_order</text:p>
          </table:table-cell>
          <table:table-cell office:value-type="string">
            <text:p>STRING</text:p>
          </table:table-cell>
          <table:table-cell office:value-type="string">
            <text:p>rgb, bgr, vrgb, or vbgr</text:p>
          </table:table-cell>
          <table:table-cell table:number-columns-repeated="250"/>
        </table:table-row>
        <table:table-row table:style-name="ro1">
          <table:table-cell office:value-type="string">
            <text:p>Font</text:p>
          </table:table-cell>
          <table:table-cell office:value-type="string">
            <text:p>Font Resolution</text:p>
          </table:table-cell>
          <table:table-cell office:value-type="string">
            <text:p>FONT_DPI_KEY</text:p>
          </table:table-cell>
          <table:table-cell office:value-type="string">
            <text:p>/desktop/gnome/font_rendering/dpi</text:p>
          </table:table-cell>
          <table:table-cell office:value-type="string">
            <text:p>INT</text:p>
          </table:table-cell>
          <table:table-cell office:value-type="string">
            <text:p>&lt;dpi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Proxy Key Valid</text:p>
          </table:table-cell>
          <table:table-cell office:value-type="string">
            <text:p>USE_PROXY_KEY</text:p>
          </table:table-cell>
          <table:table-cell office:value-type="string">
            <text:p>/system/http_proxy/use_http_proxy</text:p>
          </table:table-cell>
          <table:table-cell office:value-type="string">
            <text:p>BOOL</text:p>
          </table:table-cell>
          <table:table-cell office:value-type="string">
            <text:p>&lt;TRUE/FALSE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Same Key for All</text:p>
          </table:table-cell>
          <table:table-cell office:value-type="string">
            <text:p>USE_SAME_PROXY_KEY</text:p>
          </table:table-cell>
          <table:table-cell office:value-type="string">
            <text:p>/system/http_proxy/use_same_proxy</text:p>
          </table:table-cell>
          <table:table-cell office:value-type="string">
            <text:p>BOOL</text:p>
          </table:table-cell>
          <table:table-cell office:value-type="string">
            <text:p>&lt;TRUE/FALSE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HTTP Proxy Host</text:p>
          </table:table-cell>
          <table:table-cell office:value-type="string">
            <text:p>HTTP_PROXY_HOST_KEY</text:p>
          </table:table-cell>
          <table:table-cell office:value-type="string">
            <text:p>/system/http_proxy/host</text:p>
          </table:table-cell>
          <table:table-cell office:value-type="string">
            <text:p>STRING</text:p>
          </table:table-cell>
          <table:table-cell office:value-type="string">
            <text:p>&lt;ip/url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HTTP Proxy Port</text:p>
          </table:table-cell>
          <table:table-cell office:value-type="string">
            <text:p>HTTP_PROXY_PORT_KEY</text:p>
          </table:table-cell>
          <table:table-cell office:value-type="string">
            <text:p>/system/http_proxy/port</text:p>
          </table:table-cell>
          <table:table-cell office:value-type="string">
            <text:p>INT</text:p>
          </table:table-cell>
          <table:table-cell office:value-type="string">
            <text:p>&lt;port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Use Athentication </text:p>
          </table:table-cell>
          <table:table-cell office:value-type="string">
            <text:p>HTTP_USE_AUTH_KEY</text:p>
          </table:table-cell>
          <table:table-cell office:value-type="string">
            <text:p>/system/http_proxy/use_authentication</text:p>
          </table:table-cell>
          <table:table-cell office:value-type="string">
            <text:p>BOOL</text:p>
          </table:table-cell>
          <table:table-cell office:value-type="string">
            <text:p>&lt;TRUE/FALSE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Proxy Username</text:p>
          </table:table-cell>
          <table:table-cell office:value-type="string">
            <text:p>HTTP_AUTH_USER_KEY</text:p>
          </table:table-cell>
          <table:table-cell office:value-type="string">
            <text:p>/system/http_proxy/authentication_user</text:p>
          </table:table-cell>
          <table:table-cell office:value-type="string">
            <text:p>STRING</text:p>
          </table:table-cell>
          <table:table-cell office:value-type="string">
            <text:p>&lt;username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Proxy Password</text:p>
          </table:table-cell>
          <table:table-cell office:value-type="string">
            <text:p>HTTP_AUTH_PASSWD_KEY</text:p>
          </table:table-cell>
          <table:table-cell office:value-type="string">
            <text:p>/system/http_proxy/authentication_password</text:p>
          </table:table-cell>
          <table:table-cell office:value-type="string">
            <text:p>STRING</text:p>
          </table:table-cell>
          <table:table-cell office:value-type="string">
            <text:p>&lt;password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Ignore Host List</text:p>
          </table:table-cell>
          <table:table-cell office:value-type="string">
            <text:p>IGNORE_HOSTS_KEY</text:p>
          </table:table-cell>
          <table:table-cell office:value-type="string">
            <text:p>/system/http_proxy/ignore_hosts</text:p>
          </table:table-cell>
          <table:table-cell office:value-type="string">
            <text:p>STRING</text:p>
          </table:table-cell>
          <table:table-cell office:value-type="string">
            <text:p>&lt;domain1&gt;, &lt;domain2&gt;, ...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Proxy Mode</text:p>
          </table:table-cell>
          <table:table-cell office:value-type="string">
            <text:p>PROXY_MODE_KEY</text:p>
          </table:table-cell>
          <table:table-cell office:value-type="string">
            <text:p>/system/proxy/mode</text:p>
          </table:table-cell>
          <table:table-cell office:value-type="string">
            <text:p>STRING</text:p>
          </table:table-cell>
          <table:table-cell office:value-type="string">
            <text:p>none, manual, or auto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HTTPS Proxy Host</text:p>
          </table:table-cell>
          <table:table-cell office:value-type="string">
            <text:p>SECURE_PROXY_HOST_KEY</text:p>
          </table:table-cell>
          <table:table-cell office:value-type="string">
            <text:p>/system/proxy/secure_host</text:p>
          </table:table-cell>
          <table:table-cell office:value-type="string">
            <text:p>STRING</text:p>
          </table:table-cell>
          <table:table-cell office:value-type="string">
            <text:p>&lt;ip/url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Last HTTPS Proxy Host</text:p>
          </table:table-cell>
          <table:table-cell office:value-type="string">
            <text:p>OLD_SECURE_PROXY_HOST_KEY</text:p>
          </table:table-cell>
          <table:table-cell office:value-type="string">
            <text:p>/system/proxy/old_secure_host</text:p>
          </table:table-cell>
          <table:table-cell office:value-type="string">
            <text:p>STRING</text:p>
          </table:table-cell>
          <table:table-cell office:value-type="string">
            <text:p>&lt;ip/url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HTTPS Proxy Port</text:p>
          </table:table-cell>
          <table:table-cell office:value-type="string">
            <text:p>SECURE_PROXY_PORT_KEY</text:p>
          </table:table-cell>
          <table:table-cell office:value-type="string">
            <text:p>/system/proxy/secure_port</text:p>
          </table:table-cell>
          <table:table-cell office:value-type="string">
            <text:p>INT</text:p>
          </table:table-cell>
          <table:table-cell office:value-type="string">
            <text:p>&lt;port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Last HTTPS Proxy Port</text:p>
          </table:table-cell>
          <table:table-cell office:value-type="string">
            <text:p>OLD_SECURE_PROXY_PORT_KEY</text:p>
          </table:table-cell>
          <table:table-cell office:value-type="string">
            <text:p>/system/proxy/old_secure_port</text:p>
          </table:table-cell>
          <table:table-cell office:value-type="string">
            <text:p>INT</text:p>
          </table:table-cell>
          <table:table-cell office:value-type="string">
            <text:p>&lt;port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FTP Proxy Host</text:p>
          </table:table-cell>
          <table:table-cell office:value-type="string">
            <text:p>FTP_PROXY_HOST_KEY</text:p>
          </table:table-cell>
          <table:table-cell office:value-type="string">
            <text:p>/system/proxy/ftp_host</text:p>
          </table:table-cell>
          <table:table-cell office:value-type="string">
            <text:p>STRING</text:p>
          </table:table-cell>
          <table:table-cell office:value-type="string">
            <text:p>&lt;ip/url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Last FTP Proxy Host</text:p>
          </table:table-cell>
          <table:table-cell office:value-type="string">
            <text:p>OLD_FTP_PROXY_HOST_KEY</text:p>
          </table:table-cell>
          <table:table-cell office:value-type="string">
            <text:p>/system/proxy/old_ftp_host</text:p>
          </table:table-cell>
          <table:table-cell office:value-type="string">
            <text:p>STRING</text:p>
          </table:table-cell>
          <table:table-cell office:value-type="string">
            <text:p>&lt;ip/url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FTP Proxy Port</text:p>
          </table:table-cell>
          <table:table-cell office:value-type="string">
            <text:p>FTP_PROXY_PORT_KEY</text:p>
          </table:table-cell>
          <table:table-cell office:value-type="string">
            <text:p>/system/proxy/ftp_port</text:p>
          </table:table-cell>
          <table:table-cell office:value-type="string">
            <text:p>INT</text:p>
          </table:table-cell>
          <table:table-cell office:value-type="string">
            <text:p>&lt;port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Last FTP Proxy Port</text:p>
          </table:table-cell>
          <table:table-cell office:value-type="string">
            <text:p>OLD_FTP_PROXY_PORT_KEY</text:p>
          </table:table-cell>
          <table:table-cell office:value-type="string">
            <text:p>/system/proxy/old_ftp_port</text:p>
          </table:table-cell>
          <table:table-cell office:value-type="string">
            <text:p>INT</text:p>
          </table:table-cell>
          <table:table-cell office:value-type="string">
            <text:p>&lt;port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SOCKS Proxy Host</text:p>
          </table:table-cell>
          <table:table-cell office:value-type="string">
            <text:p>SOCKS_PROXY_HOST_KEY</text:p>
          </table:table-cell>
          <table:table-cell office:value-type="string">
            <text:p>/system/proxy/socks_host</text:p>
          </table:table-cell>
          <table:table-cell office:value-type="string">
            <text:p>STRING</text:p>
          </table:table-cell>
          <table:table-cell office:value-type="string">
            <text:p>&lt;ip/url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Last SOCKS Proxy Host</text:p>
          </table:table-cell>
          <table:table-cell office:value-type="string">
            <text:p>OLD_SOCKS_PROXY_HOST_KEY</text:p>
          </table:table-cell>
          <table:table-cell office:value-type="string">
            <text:p>/system/proxy/old_socks_host</text:p>
          </table:table-cell>
          <table:table-cell office:value-type="string">
            <text:p>STRING</text:p>
          </table:table-cell>
          <table:table-cell office:value-type="string">
            <text:p>&lt;ip/url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SOCKS Proxy Port</text:p>
          </table:table-cell>
          <table:table-cell office:value-type="string">
            <text:p>SOCKS_PROXY_PORT_KEY</text:p>
          </table:table-cell>
          <table:table-cell office:value-type="string">
            <text:p>/system/proxy/socks_port</text:p>
          </table:table-cell>
          <table:table-cell office:value-type="string">
            <text:p>INT</text:p>
          </table:table-cell>
          <table:table-cell office:value-type="string">
            <text:p>&lt;port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Last SOCKS Proxy Port</text:p>
          </table:table-cell>
          <table:table-cell office:value-type="string">
            <text:p>OLD_SOCKS_PROXY_PORT_KEY</text:p>
          </table:table-cell>
          <table:table-cell office:value-type="string">
            <text:p>/system/proxy/old_socks_port</text:p>
          </table:table-cell>
          <table:table-cell office:value-type="string">
            <text:p>INT</text:p>
          </table:table-cell>
          <table:table-cell office:value-type="string">
            <text:p>&lt;port&gt;</text:p>
          </table:table-cell>
          <table:table-cell table:number-columns-repeated="250"/>
        </table:table-row>
        <table:table-row table:style-name="ro1">
          <table:table-cell office:value-type="string">
            <text:p>Network Proxy</text:p>
          </table:table-cell>
          <table:table-cell office:value-type="string">
            <text:p>Auto Proxy URL</text:p>
          </table:table-cell>
          <table:table-cell office:value-type="string">
            <text:p>PROXY_AUTOCONFIG_URL_KEY</text:p>
          </table:table-cell>
          <table:table-cell office:value-type="string">
            <text:p>/system/proxy/autoconfig_url</text:p>
          </table:table-cell>
          <table:table-cell office:value-type="string">
            <text:p>STRING</text:p>
          </table:table-cell>
          <table:table-cell office:value-type="string">
            <text:p>&lt;ip/url&gt;</text:p>
          </table:table-cell>
          <table:table-cell table:number-columns-repeated="250"/>
        </table:table-row>
        <table:table-row table:style-name="ro1">
          <table:table-cell office:value-type="string">
            <text:p>Background Properties</text:p>
          </table:table-cell>
          <table:table-cell office:value-type="string">
            <text:p>Wallpaper image</text:p>
          </table:table-cell>
          <table:table-cell office:value-type="string">
            <text:p>WP_FILE_KEY</text:p>
          </table:table-cell>
          <table:table-cell office:value-type="string">
            <text:p>/desktop/gnome/background/picture_filename</text:p>
          </table:table-cell>
          <table:table-cell office:value-type="string">
            <text:p>STRING</text:p>
          </table:table-cell>
          <table:table-cell office:value-type="string">
            <text:p>&lt;path/filename&gt;</text:p>
          </table:table-cell>
          <table:table-cell table:number-columns-repeated="250"/>
        </table:table-row>
        <table:table-row table:style-name="ro1">
          <table:table-cell office:value-type="string">
            <text:p>Background Properties</text:p>
          </table:table-cell>
          <table:table-cell office:value-type="string">
            <text:p>Wallpaper options</text:p>
          </table:table-cell>
          <table:table-cell office:value-type="string">
            <text:p>WP_OPTIONS_KEY</text:p>
          </table:table-cell>
          <table:table-cell office:value-type="string">
            <text:p>/desktop/gnome/background/picture_options</text:p>
          </table:table-cell>
          <table:table-cell office:value-type="string">
            <text:p>STRING</text:p>
          </table:table-cell>
          <table:table-cell office:value-type="string">
            <text:p>none, centered, stretched, scaled, or zoom</text:p>
          </table:table-cell>
          <table:table-cell table:number-columns-repeated="250"/>
        </table:table-row>
        <table:table-row table:style-name="ro1">
          <table:table-cell office:value-type="string">
            <text:p>Background Properties</text:p>
          </table:table-cell>
          <table:table-cell office:value-type="string">
            <text:p>Background Shading</text:p>
          </table:table-cell>
          <table:table-cell office:value-type="string">
            <text:p>WP_SHADING_KEY</text:p>
          </table:table-cell>
          <table:table-cell office:value-type="string">
            <text:p>/desktop/gnome/background/color_shading_type</text:p>
          </table:table-cell>
          <table:table-cell office:value-type="string">
            <text:p>STRING</text:p>
          </table:table-cell>
          <table:table-cell office:value-type="string">
            <text:p>solid, vertical-gradient, or horizontal-gradient</text:p>
          </table:table-cell>
          <table:table-cell table:number-columns-repeated="250"/>
        </table:table-row>
        <table:table-row table:style-name="ro2">
          <table:table-cell office:value-type="string">
            <text:p>Background Properties</text:p>
          </table:table-cell>
          <table:table-cell office:value-type="string">
            <text:p>BG Primary Color</text:p>
          </table:table-cell>
          <table:table-cell office:value-type="string">
            <text:p>WP_PCOLOR_KEY</text:p>
          </table:table-cell>
          <table:table-cell office:value-type="string">
            <text:p>/desktop/gnome/background/primary_color</text:p>
          </table:table-cell>
          <table:table-cell office:value-type="string">
            <text:p>HEXVAL</text:p>
          </table:table-cell>
          <table:table-cell office:value-type="string">
            <text:p>#&lt;6 digit hexnum&gt;</text:p>
          </table:table-cell>
          <table:table-cell table:number-columns-repeated="250"/>
        </table:table-row>
        <table:table-row table:style-name="ro2">
          <table:table-cell office:value-type="string">
            <text:p>Background Properties</text:p>
          </table:table-cell>
          <table:table-cell office:value-type="string">
            <text:p>BG Secondary Color</text:p>
          </table:table-cell>
          <table:table-cell office:value-type="string">
            <text:p>WP_SCOLOR_KEY</text:p>
          </table:table-cell>
          <table:table-cell office:value-type="string">
            <text:p>/desktop/gnome/background/secondary_color</text:p>
          </table:table-cell>
          <table:table-cell office:value-type="string">
            <text:p>HEXVAL</text:p>
          </table:table-cell>
          <table:table-cell office:value-type="string">
            <text:p>#&lt;6 digit hexnum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Help</text:p>
          </table:table-cell>
          <table:table-cell office:value-type="string">
            <text:p>KB_HELP</text:p>
          </table:table-cell>
          <table:table-cell office:value-type="string">
            <text:p>/apps/gnome_settings_daemon/keybindings/help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Power</text:p>
          </table:table-cell>
          <table:table-cell office:value-type="string">
            <text:p>KB_POWER</text:p>
          </table:table-cell>
          <table:table-cell office:value-type="string">
            <text:p>/apps/gnome_settings_daemon/keybindings/power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leep</text:p>
          </table:table-cell>
          <table:table-cell office:value-type="string">
            <text:p>KB_SLEEP</text:p>
          </table:table-cell>
          <table:table-cell office:value-type="string">
            <text:p>/apps/gnome_settings_daemon/keybindings/sleep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creensaver</text:p>
          </table:table-cell>
          <table:table-cell office:value-type="string">
            <text:p>KB_SCREENSAVER</text:p>
          </table:table-cell>
          <table:table-cell office:value-type="string">
            <text:p>/apps/gnome_settings_daemon/keybindings/screensaver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home</text:p>
          </table:table-cell>
          <table:table-cell office:value-type="string">
            <text:p>KB_HOME</text:p>
          </table:table-cell>
          <table:table-cell office:value-type="string">
            <text:p>/apps/gnome_settings_daemon/keybindings/home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earch</text:p>
          </table:table-cell>
          <table:table-cell office:value-type="string">
            <text:p>KB_SEARCH</text:p>
          </table:table-cell>
          <table:table-cell office:value-type="string">
            <text:p>/apps/gnome_settings_daemon/keybindings/search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email</text:p>
          </table:table-cell>
          <table:table-cell office:value-type="string">
            <text:p>KB_EMAIL</text:p>
          </table:table-cell>
          <table:table-cell office:value-type="string">
            <text:p>/apps/gnome_settings_daemon/keybindings/email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www</text:p>
          </table:table-cell>
          <table:table-cell office:value-type="string">
            <text:p>KB_WWW</text:p>
          </table:table-cell>
          <table:table-cell office:value-type="string">
            <text:p>/apps/gnome_settings_daemon/keybindings/www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panel run dialog</text:p>
          </table:table-cell>
          <table:table-cell office:value-type="string">
            <text:p>KB_PANEL_RUN_DIALOG</text:p>
          </table:table-cell>
          <table:table-cell office:value-type="string">
            <text:p>/apps/metacity/global_keybindings/panel_run_dialog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panel main menu</text:p>
          </table:table-cell>
          <table:table-cell office:value-type="string">
            <text:p>KB_PANEL_MAIN_MENU</text:p>
          </table:table-cell>
          <table:table-cell office:value-type="string">
            <text:p>/apps/metacity/global_keybindings/panel_main_menu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run command screenshot</text:p>
          </table:table-cell>
          <table:table-cell office:value-type="string">
            <text:p>KB_RUN_CMD_SCRSHOT</text:p>
          </table:table-cell>
          <table:table-cell office:value-type="string">
            <text:p>/apps/metacity/global_keybindings/run_command_screenshot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run command window screenshot</text:p>
          </table:table-cell>
          <table:table-cell office:value-type="string">
            <text:p>KB_RUN_CMD_WINDOW_SCRSHOT</text:p>
          </table:table-cell>
          <table:table-cell office:value-type="string">
            <text:p>/apps/metacity/global_keybindings/run_command_window_screenshot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run command terminal</text:p>
          </table:table-cell>
          <table:table-cell office:value-type="string">
            <text:p>KB_RUN_CMD_TERM</text:p>
          </table:table-cell>
          <table:table-cell office:value-type="string">
            <text:p>/apps/metacity/global_keybindings/run_command_terminal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volume mute</text:p>
          </table:table-cell>
          <table:table-cell office:value-type="string">
            <text:p>KB_VOLUME_MUTE</text:p>
          </table:table-cell>
          <table:table-cell office:value-type="string">
            <text:p>/apps/gnome_settings_daemon/keybindings/volume_mute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volume down</text:p>
          </table:table-cell>
          <table:table-cell office:value-type="string">
            <text:p>KB_VOLUME_DOWN</text:p>
          </table:table-cell>
          <table:table-cell office:value-type="string">
            <text:p>/apps/gnome_settings_daemon/keybindings/volume_down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volume up</text:p>
          </table:table-cell>
          <table:table-cell office:value-type="string">
            <text:p>KB_VOLUME_UP</text:p>
          </table:table-cell>
          <table:table-cell office:value-type="string">
            <text:p>/apps/gnome_settings_daemon/keybindings/volume_up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play</text:p>
          </table:table-cell>
          <table:table-cell office:value-type="string">
            <text:p>KB_PLAY</text:p>
          </table:table-cell>
          <table:table-cell office:value-type="string">
            <text:p>/apps/gnome_settings_daemon/keybindings/play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pause</text:p>
          </table:table-cell>
          <table:table-cell office:value-type="string">
            <text:p>KB_PAUSE</text:p>
          </table:table-cell>
          <table:table-cell office:value-type="string">
            <text:p>/apps/gnome_settings_daemon/keybindings/pause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top</text:p>
          </table:table-cell>
          <table:table-cell office:value-type="string">
            <text:p>KB_STOP</text:p>
          </table:table-cell>
          <table:table-cell office:value-type="string">
            <text:p>/apps/gnome_settings_daemon/keybindings/stop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previous</text:p>
          </table:table-cell>
          <table:table-cell office:value-type="string">
            <text:p>KB_PREVIOUS</text:p>
          </table:table-cell>
          <table:table-cell office:value-type="string">
            <text:p>/apps/gnome_settings_daemon/keybindings/previous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next</text:p>
          </table:table-cell>
          <table:table-cell office:value-type="string">
            <text:p>KB_NEXT</text:p>
          </table:table-cell>
          <table:table-cell office:value-type="string">
            <text:p>/apps/gnome_settings_daemon/keybindings/next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eject</text:p>
          </table:table-cell>
          <table:table-cell office:value-type="string">
            <text:p>KB_EJECT</text:p>
          </table:table-cell>
          <table:table-cell office:value-type="string">
            <text:p>/apps/gnome_settings_daemon/keybindings/eject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activate window menu</text:p>
          </table:table-cell>
          <table:table-cell office:value-type="string">
            <text:p>KB_ACT_WINDOW_MENU</text:p>
          </table:table-cell>
          <table:table-cell office:value-type="string">
            <text:p>/apps/metacity/window_keybindings/activate_window_menu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toggle fullscreen</text:p>
          </table:table-cell>
          <table:table-cell office:value-type="string">
            <text:p>KB_TGL_FULLSCREEN</text:p>
          </table:table-cell>
          <table:table-cell office:value-type="string">
            <text:p>/apps/metacity/window_keybindings/toggle_fullscreen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toggle maximized</text:p>
          </table:table-cell>
          <table:table-cell office:value-type="string">
            <text:p>KB_TGL_MAXIMIZED</text:p>
          </table:table-cell>
          <table:table-cell office:value-type="string">
            <text:p>/apps/metacity/window_keybindings/toggle_maximized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aximize</text:p>
          </table:table-cell>
          <table:table-cell office:value-type="string">
            <text:p>KB_MAXIMIZE</text:p>
          </table:table-cell>
          <table:table-cell office:value-type="string">
            <text:p>/apps/metacity/window_keybindings/maximize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unmaximize</text:p>
          </table:table-cell>
          <table:table-cell office:value-type="string">
            <text:p>KB_UNMAXIMIZE</text:p>
          </table:table-cell>
          <table:table-cell office:value-type="string">
            <text:p>/apps/metacity/window_keybindings/unmaximize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toggle shaded</text:p>
          </table:table-cell>
          <table:table-cell office:value-type="string">
            <text:p>KB_TGL_SHADED</text:p>
          </table:table-cell>
          <table:table-cell office:value-type="string">
            <text:p>/apps/metacity/window_keybindings/toggle_shaded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close</text:p>
          </table:table-cell>
          <table:table-cell office:value-type="string">
            <text:p>KB_CLOSE</text:p>
          </table:table-cell>
          <table:table-cell office:value-type="string">
            <text:p>/apps/metacity/window_keybindings/close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inimize</text:p>
          </table:table-cell>
          <table:table-cell office:value-type="string">
            <text:p>KB_MINIMIZE</text:p>
          </table:table-cell>
          <table:table-cell office:value-type="string">
            <text:p>/apps/metacity/window_keybindings/minimize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begin move</text:p>
          </table:table-cell>
          <table:table-cell office:value-type="string">
            <text:p>KB_BEGIN_MV</text:p>
          </table:table-cell>
          <table:table-cell office:value-type="string">
            <text:p>/apps/metacity/window_keybindings/begin_move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begin resize</text:p>
          </table:table-cell>
          <table:table-cell office:value-type="string">
            <text:p>KB_BEGIN_RESIZE</text:p>
          </table:table-cell>
          <table:table-cell office:value-type="string">
            <text:p>/apps/metacity/window_keybindings/begin_resize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toggle on all workspaces</text:p>
          </table:table-cell>
          <table:table-cell office:value-type="string">
            <text:p>KB_TGL_ON_ALL_WKSPCES</text:p>
          </table:table-cell>
          <table:table-cell office:value-type="string">
            <text:p>/apps/metacity/window_keybindings/toggle_on_all_workspaces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raise or lower</text:p>
          </table:table-cell>
          <table:table-cell office:value-type="string">
            <text:p>KB_RAISE_OR_LOWER</text:p>
          </table:table-cell>
          <table:table-cell office:value-type="string">
            <text:p>/apps/metacity/window_keybindings/raise_or_lower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raise</text:p>
          </table:table-cell>
          <table:table-cell office:value-type="string">
            <text:p>KB_RAISE</text:p>
          </table:table-cell>
          <table:table-cell office:value-type="string">
            <text:p>/apps/metacity/window_keybindings/raise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lower</text:p>
          </table:table-cell>
          <table:table-cell office:value-type="string">
            <text:p>KB_LOWER</text:p>
          </table:table-cell>
          <table:table-cell office:value-type="string">
            <text:p>/apps/metacity/window_keybindings/lower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aximize vertically</text:p>
          </table:table-cell>
          <table:table-cell office:value-type="string">
            <text:p>KB_MAXIMIZE_VERT</text:p>
          </table:table-cell>
          <table:table-cell office:value-type="string">
            <text:p>/apps/metacity/window_keybindings/maximize_vertically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aximize horizontally</text:p>
          </table:table-cell>
          <table:table-cell office:value-type="string">
            <text:p>KB_MAXIMIZE_HORIZ</text:p>
          </table:table-cell>
          <table:table-cell office:value-type="string">
            <text:p>/apps/metacity/window_keybindings/maximize_horizontally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1</text:p>
          </table:table-cell>
          <table:table-cell office:value-type="string">
            <text:p>KB_MV_TO_WKSPCE1</text:p>
          </table:table-cell>
          <table:table-cell office:value-type="string">
            <text:p>/apps/metacity/window_keybindings/move_to_workspace_1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2</text:p>
          </table:table-cell>
          <table:table-cell office:value-type="string">
            <text:p>KB_MV_TO_WKSPCE2</text:p>
          </table:table-cell>
          <table:table-cell office:value-type="string">
            <text:p>/apps/metacity/window_keybindings/move_to_workspace_2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3</text:p>
          </table:table-cell>
          <table:table-cell office:value-type="string">
            <text:p>KB_MV_TO_WKSPCE3</text:p>
          </table:table-cell>
          <table:table-cell office:value-type="string">
            <text:p>/apps/metacity/window_keybindings/move_to_workspace_3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4</text:p>
          </table:table-cell>
          <table:table-cell office:value-type="string">
            <text:p>KB_MV_TO_WKSPCE4</text:p>
          </table:table-cell>
          <table:table-cell office:value-type="string">
            <text:p>/apps/metacity/window_keybindings/move_to_workspace_4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5</text:p>
          </table:table-cell>
          <table:table-cell office:value-type="string">
            <text:p>KB_MV_TO_WKSPCE5</text:p>
          </table:table-cell>
          <table:table-cell office:value-type="string">
            <text:p>/apps/metacity/window_keybindings/move_to_workspace_5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6</text:p>
          </table:table-cell>
          <table:table-cell office:value-type="string">
            <text:p>KB_MV_TO_WKSPCE6</text:p>
          </table:table-cell>
          <table:table-cell office:value-type="string">
            <text:p>/apps/metacity/window_keybindings/move_to_workspace_6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7</text:p>
          </table:table-cell>
          <table:table-cell office:value-type="string">
            <text:p>KB_MV_TO_WKSPCE7</text:p>
          </table:table-cell>
          <table:table-cell office:value-type="string">
            <text:p>/apps/metacity/window_keybindings/move_to_workspace_7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8</text:p>
          </table:table-cell>
          <table:table-cell office:value-type="string">
            <text:p>KB_MV_TO_WKSPCE8</text:p>
          </table:table-cell>
          <table:table-cell office:value-type="string">
            <text:p>/apps/metacity/window_keybindings/move_to_workspace_8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9</text:p>
          </table:table-cell>
          <table:table-cell office:value-type="string">
            <text:p>KB_MV_TO_WKSPCE9</text:p>
          </table:table-cell>
          <table:table-cell office:value-type="string">
            <text:p>/apps/metacity/window_keybindings/move_to_workspace_9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10</text:p>
          </table:table-cell>
          <table:table-cell office:value-type="string">
            <text:p>KB_MV_TO_WKSPCE10</text:p>
          </table:table-cell>
          <table:table-cell office:value-type="string">
            <text:p>/apps/metacity/window_keybindings/move_to_workspace_10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11</text:p>
          </table:table-cell>
          <table:table-cell office:value-type="string">
            <text:p>KB_MV_TO_WKSPCE11</text:p>
          </table:table-cell>
          <table:table-cell office:value-type="string">
            <text:p>/apps/metacity/window_keybindings/move_to_workspace_11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12</text:p>
          </table:table-cell>
          <table:table-cell office:value-type="string">
            <text:p>KB_MV_TO_WKSPCE12</text:p>
          </table:table-cell>
          <table:table-cell office:value-type="string">
            <text:p>/apps/metacity/window_keybindings/move_to_workspace_12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left</text:p>
          </table:table-cell>
          <table:table-cell office:value-type="string">
            <text:p>KB_MV_TO_WKSPCELEFT</text:p>
          </table:table-cell>
          <table:table-cell office:value-type="string">
            <text:p>/apps/metacity/window_keybindings/move_to_workspace_left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right</text:p>
          </table:table-cell>
          <table:table-cell office:value-type="string">
            <text:p>KB_MV_TO_WKSPCERIGHT</text:p>
          </table:table-cell>
          <table:table-cell office:value-type="string">
            <text:p>/apps/metacity/window_keybindings/move_to_workspace_right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up</text:p>
          </table:table-cell>
          <table:table-cell office:value-type="string">
            <text:p>KB_MV_TO_WKSPCEUP</text:p>
          </table:table-cell>
          <table:table-cell office:value-type="string">
            <text:p>/apps/metacity/window_keybindings/move_to_workspace_up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move to workspace down</text:p>
          </table:table-cell>
          <table:table-cell office:value-type="string">
            <text:p>KB_MV_TO_WKSPCEDOWN</text:p>
          </table:table-cell>
          <table:table-cell office:value-type="string">
            <text:p>/apps/metacity/window_keybindings/move_to_workspace_down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windows</text:p>
          </table:table-cell>
          <table:table-cell office:value-type="string">
            <text:p>KB_SW_WINDOWS</text:p>
          </table:table-cell>
          <table:table-cell office:value-type="string">
            <text:p>/apps/metacity/global_keybindings/switch_windows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panels</text:p>
          </table:table-cell>
          <table:table-cell office:value-type="string">
            <text:p>KB_SW_PANELS</text:p>
          </table:table-cell>
          <table:table-cell office:value-type="string">
            <text:p>/apps/metacity/global_keybindings/switch_panels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cycle windows</text:p>
          </table:table-cell>
          <table:table-cell office:value-type="string">
            <text:p>KB_CYC_WINDOWS</text:p>
          </table:table-cell>
          <table:table-cell office:value-type="string">
            <text:p>/apps/metacity/global_keybindings/cycle_windows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cycle group</text:p>
          </table:table-cell>
          <table:table-cell office:value-type="string">
            <text:p>KB_CYC_GROUP</text:p>
          </table:table-cell>
          <table:table-cell office:value-type="string">
            <text:p>/apps/metacity/global_keybindings/cycle_group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cycle panels</text:p>
          </table:table-cell>
          <table:table-cell office:value-type="string">
            <text:p>KB_CYC_PANELS</text:p>
          </table:table-cell>
          <table:table-cell office:value-type="string">
            <text:p>/apps/metacity/global_keybindings/cycle_panels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how desktop</text:p>
          </table:table-cell>
          <table:table-cell office:value-type="string">
            <text:p>KB_SHOW_DESKTOP</text:p>
          </table:table-cell>
          <table:table-cell office:value-type="string">
            <text:p>/apps/metacity/global_keybindings/show_desktop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1</text:p>
          </table:table-cell>
          <table:table-cell office:value-type="string">
            <text:p>KB_SW_TO_WKSPCE1</text:p>
          </table:table-cell>
          <table:table-cell office:value-type="string">
            <text:p>/apps/metacity/global_keybindings/switch_to_workspace_1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2</text:p>
          </table:table-cell>
          <table:table-cell office:value-type="string">
            <text:p>KB_SW_TO_WKSPCE2</text:p>
          </table:table-cell>
          <table:table-cell office:value-type="string">
            <text:p>/apps/metacity/global_keybindings/switch_to_workspace_2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3</text:p>
          </table:table-cell>
          <table:table-cell office:value-type="string">
            <text:p>KB_SW_TO_WKSPCE3</text:p>
          </table:table-cell>
          <table:table-cell office:value-type="string">
            <text:p>/apps/metacity/global_keybindings/switch_to_workspace_3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4</text:p>
          </table:table-cell>
          <table:table-cell office:value-type="string">
            <text:p>KB_SW_TO_WKSPCE4</text:p>
          </table:table-cell>
          <table:table-cell office:value-type="string">
            <text:p>/apps/metacity/global_keybindings/switch_to_workspace_4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5</text:p>
          </table:table-cell>
          <table:table-cell office:value-type="string">
            <text:p>KB_SW_TO_WKSPCE5</text:p>
          </table:table-cell>
          <table:table-cell office:value-type="string">
            <text:p>/apps/metacity/global_keybindings/switch_to_workspace_5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6</text:p>
          </table:table-cell>
          <table:table-cell office:value-type="string">
            <text:p>KB_SW_TO_WKSPCE6</text:p>
          </table:table-cell>
          <table:table-cell office:value-type="string">
            <text:p>/apps/metacity/global_keybindings/switch_to_workspace_6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7</text:p>
          </table:table-cell>
          <table:table-cell office:value-type="string">
            <text:p>KB_SW_TO_WKSPCE7</text:p>
          </table:table-cell>
          <table:table-cell office:value-type="string">
            <text:p>/apps/metacity/global_keybindings/switch_to_workspace_7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8</text:p>
          </table:table-cell>
          <table:table-cell office:value-type="string">
            <text:p>KB_SW_TO_WKSPCE8</text:p>
          </table:table-cell>
          <table:table-cell office:value-type="string">
            <text:p>/apps/metacity/global_keybindings/switch_to_workspace_8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9</text:p>
          </table:table-cell>
          <table:table-cell office:value-type="string">
            <text:p>KB_SW_TO_WKSPCE9</text:p>
          </table:table-cell>
          <table:table-cell office:value-type="string">
            <text:p>/apps/metacity/global_keybindings/switch_to_workspace_9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10</text:p>
          </table:table-cell>
          <table:table-cell office:value-type="string">
            <text:p>KB_SW_TO_WKSPCE10</text:p>
          </table:table-cell>
          <table:table-cell office:value-type="string">
            <text:p>/apps/metacity/global_keybindings/switch_to_workspace_10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11</text:p>
          </table:table-cell>
          <table:table-cell office:value-type="string">
            <text:p>KB_SW_TO_WKSPCE11</text:p>
          </table:table-cell>
          <table:table-cell office:value-type="string">
            <text:p>/apps/metacity/global_keybindings/switch_to_workspace_11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12</text:p>
          </table:table-cell>
          <table:table-cell office:value-type="string">
            <text:p>KB_SW_TO_WKSPCE12</text:p>
          </table:table-cell>
          <table:table-cell office:value-type="string">
            <text:p>/apps/metacity/global_keybindings/switch_to_workspace_12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left</text:p>
          </table:table-cell>
          <table:table-cell office:value-type="string">
            <text:p>KB_SW_TO_WKSPCELEFT</text:p>
          </table:table-cell>
          <table:table-cell office:value-type="string">
            <text:p>/apps/metacity/global_keybindings/switch_to_workspace_left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right</text:p>
          </table:table-cell>
          <table:table-cell office:value-type="string">
            <text:p>KB_SW_TO_WKSPCERIGHT</text:p>
          </table:table-cell>
          <table:table-cell office:value-type="string">
            <text:p>/apps/metacity/global_keybindings/switch_to_workspace_right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up</text:p>
          </table:table-cell>
          <table:table-cell office:value-type="string">
            <text:p>KB_SW_TO_WKSPCEUP</text:p>
          </table:table-cell>
          <table:table-cell office:value-type="string">
            <text:p>/apps/metacity/global_keybindings/switch_to_workspace_up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indings</text:p>
          </table:table-cell>
          <table:table-cell office:value-type="string">
            <text:p>switch to workspace down</text:p>
          </table:table-cell>
          <table:table-cell office:value-type="string">
            <text:p>KB_SW_TO_WKSPCEDOWN</text:p>
          </table:table-cell>
          <table:table-cell office:value-type="string">
            <text:p>/apps/metacity/global_keybindings/switch_to_workspace_down</text:p>
          </table:table-cell>
          <table:table-cell office:value-type="string">
            <text:p>STRING</text:p>
          </table:table-cell>
          <table:table-cell office:value-type="string">
            <text:p>&lt;character combination&gt;</text:p>
          </table:table-cell>
          <table:table-cell table:number-columns-repeated="250"/>
        </table:table-row>
        <table:table-row table:style-name="ro2">
          <table:table-cell office:value-type="string">
            <text:p>Keyboard</text:p>
          </table:table-cell>
          <table:table-cell office:value-type="string">
            <text:p>Keyboard Model</text:p>
          </table:table-cell>
          <table:table-cell office:value-type="string">
            <text:p>GKBD_KEYBOARD_CONFIG_KEY_MODEL</text:p>
          </table:table-cell>
          <table:table-cell office:value-type="string">
            <text:p>/desktop/gnome/peripherals/keyboard/kbd/model</text:p>
          </table:table-cell>
          <table:table-cell office:value-type="string">
            <text:p>STRING</text:p>
          </table:table-cell>
          <table:table-cell office:value-type="string">
            <text:p>[&lt;model&gt;]</text:p>
          </table:table-cell>
          <table:table-cell table:number-columns-repeated="250"/>
        </table:table-row>
        <table:table-row table:style-name="ro2">
          <table:table-cell office:value-type="string">
            <text:p>Keyboard</text:p>
          </table:table-cell>
          <table:table-cell office:value-type="string">
            <text:p>Keyboard Layout</text:p>
          </table:table-cell>
          <table:table-cell office:value-type="string">
            <text:p>GKBD_KEYBOARD_CONFIG_KEY_LAYOUTS</text:p>
          </table:table-cell>
          <table:table-cell office:value-type="string">
            <text:p>/desktop/gnome/peripherals/keyboard/kbd/layout</text:p>
          </table:table-cell>
          <table:table-cell office:value-type="string">
            <text:p>STRING</text:p>
          </table:table-cell>
          <table:table-cell office:value-type="string">
            <text:p>[&lt;layout&gt;]</text:p>
          </table:table-cell>
          <table:table-cell table:number-columns-repeated="250"/>
        </table:table-row>
        <table:table-row table:style-name="ro2">
          <table:table-cell office:value-type="string">
            <text:p>Keyboard</text:p>
          </table:table-cell>
          <table:table-cell office:value-type="string">
            <text:p>Keyboard Options</text:p>
          </table:table-cell>
          <table:table-cell office:value-type="string">
            <text:p>GKBD_KEYBOARD_CONFIG_KEY_OPTIONS</text:p>
          </table:table-cell>
          <table:table-cell office:value-type="string">
            <text:p>/desktop/gnome/peripherals/keyboard/kbd/options</text:p>
          </table:table-cell>
          <table:table-cell office:value-type="string">
            <text:p>STRING</text:p>
          </table:table-cell>
          <table:table-cell office:value-type="string">
            <text:p>[&lt;options&gt;]</text:p>
          </table:table-cell>
          <table:table-cell table:number-columns-repeated="250"/>
        </table:table-row>
        <table:table-row table:style-name="ro2">
          <table:table-cell office:value-type="string">
            <text:p>Menu Properties</text:p>
          </table:table-cell>
          <table:table-cell office:value-type="string">
            <text:p>Detachable Toolbars</text:p>
          </table:table-cell>
          <table:table-cell office:value-type="string">
            <text:p>MENU_DETACHABLE_TOOLBAR_TGL</text:p>
          </table:table-cell>
          <table:table-cell office:value-type="string">
            <text:p>/desktop/gnome/interface/toolbar_detachable</text:p>
          </table:table-cell>
          <table:table-cell office:value-type="string">
            <text:p>BOOL</text:p>
          </table:table-cell>
          <table:table-cell office:value-type="string">
            <text:p>&lt;TRUE/FALSE&gt;</text:p>
          </table:table-cell>
          <table:table-cell table:number-columns-repeated="250"/>
        </table:table-row>
        <table:table-row table:style-name="ro2">
          <table:table-cell office:value-type="string">
            <text:p>Menu Properties</text:p>
          </table:table-cell>
          <table:table-cell office:value-type="string">
            <text:p>Menu Accelerators</text:p>
          </table:table-cell>
          <table:table-cell office:value-type="string">
            <text:p>MENU_ACCEL_TGL</text:p>
          </table:table-cell>
          <table:table-cell office:value-type="string">
            <text:p>/desktop/gnome/interface/can_change_accels</text:p>
          </table:table-cell>
          <table:table-cell office:value-type="string">
            <text:p>BOOL</text:p>
          </table:table-cell>
          <table:table-cell office:value-type="string">
            <text:p>&lt;TRUE/FALSE&gt;</text:p>
          </table:table-cell>
          <table:table-cell table:number-columns-repeated="250"/>
        </table:table-row>
        <table:table-row table:style-name="ro1">
          <table:table-cell office:value-type="string">
            <text:p>Menu Properties</text:p>
          </table:table-cell>
          <table:table-cell office:value-type="string">
            <text:p>Menu Icons</text:p>
          </table:table-cell>
          <table:table-cell office:value-type="string">
            <text:p>MENU_ICONS_TGL</text:p>
          </table:table-cell>
          <table:table-cell office:value-type="string">
            <text:p>/desktop/gnome/interface/menus_have_icons</text:p>
          </table:table-cell>
          <table:table-cell office:value-type="string">
            <text:p>BOOL</text:p>
          </table:table-cell>
          <table:table-cell office:value-type="string">
            <text:p>&lt;TRUE/FALSE&gt;</text:p>
          </table:table-cell>
          <table:table-cell table:number-columns-repeated="250"/>
        </table:table-row>
        <table:table-row table:style-name="ro2">
          <table:table-cell office:value-type="string">
            <text:p>Menu Properties</text:p>
          </table:table-cell>
          <table:table-cell office:value-type="string">
            <text:p>Menu Toolbar Style</text:p>
          </table:table-cell>
          <table:table-cell office:value-type="string">
            <text:p>MENU_TOOLBAR_STYLE</text:p>
          </table:table-cell>
          <table:table-cell office:value-type="string">
            <text:p>/desktop/gnome/interface/toolbar_style</text:p>
          </table:table-cell>
          <table:table-cell office:value-type="string">
            <text:p>STRING</text:p>
          </table:table-cell>
          <table:table-cell office:value-type="string">
            <text:p>both, both-horiz, icons, <text:s/>or text</text:p>
          </table:table-cell>
          <table:table-cell table:number-columns-repeated="250"/>
        </table:table-row>
        <table:table-row table:style-name="ro2">
          <table:table-cell office:value-type="string">
            <text:p>Sound</text:p>
          </table:table-cell>
          <table:table-cell office:value-type="string">
            <text:p>Enable Software Sound Mixing</text:p>
          </table:table-cell>
          <table:table-cell office:value-type="string">
            <text:p>ENABLE_ESD_KEY</text:p>
          </table:table-cell>
          <table:table-cell office:value-type="string">
            <text:p>/desktop/gnome/sound/enable_esd</text:p>
          </table:table-cell>
          <table:table-cell office:value-type="string">
            <text:p>BOOL</text:p>
          </table:table-cell>
          <table:table-cell office:value-type="string">
            <text:p>&lt;TRUE/FALSE&gt;</text:p>
          </table:table-cell>
          <table:table-cell table:number-columns-repeated="250"/>
        </table:table-row>
        <table:table-row table:style-name="ro1">
          <table:table-cell office:value-type="string">
            <text:p>Sound</text:p>
          </table:table-cell>
          <table:table-cell office:value-type="string">
            <text:p>Play System Sounds</text:p>
          </table:table-cell>
          <table:table-cell office:value-type="string">
            <text:p>EVENT_SOUNDS_KEY</text:p>
          </table:table-cell>
          <table:table-cell office:value-type="string">
            <text:p>/desktop/gnome/sound/event_sounds</text:p>
          </table:table-cell>
          <table:table-cell office:value-type="string">
            <text:p>BOOL</text:p>
          </table:table-cell>
          <table:table-cell office:value-type="string">
            <text:p>&lt;TRUE/FALSE&gt;</text:p>
          </table:table-cell>
          <table:table-cell table:number-columns-repeated="250"/>
        </table:table-row>
        <table:table-row table:style-name="ro1">
          <table:table-cell office:value-type="string">
            <text:p>Sound</text:p>
          </table:table-cell>
          <table:table-cell office:value-type="string">
            <text:p>Default Mixer Device</text:p>
          </table:table-cell>
          <table:table-cell office:value-type="string">
            <text:p>DEFAULT_MIXER_DEVICE_KEY</text:p>
          </table:table-cell>
          <table:table-cell office:value-type="string">
            <text:p>/desktop/gnome/sound/default_mixer_device</text:p>
          </table:table-cell>
          <table:table-cell office:value-type="string">
            <text:p>STRING</text:p>
          </table:table-cell>
          <table:table-cell office:value-type="string">
            <text:p>&lt;device string&gt;</text:p>
          </table:table-cell>
          <table:table-cell table:number-columns-repeated="250"/>
        </table:table-row>
        <table:table-row table:style-name="ro1">
          <table:table-cell office:value-type="string">
            <text:p>Sound</text:p>
          </table:table-cell>
          <table:table-cell office:value-type="string">
            <text:p>Default Mixer Tracks</text:p>
          </table:table-cell>
          <table:table-cell office:value-type="string">
            <text:p>DEFAULT_MIXER_TRACKS_KEY</text:p>
          </table:table-cell>
          <table:table-cell office:value-type="string">
            <text:p>/desktop/gnome/sound/default_mixer_tracks</text:p>
          </table:table-cell>
          <table:table-cell office:value-type="string">
            <text:p>STRING</text:p>
          </table:table-cell>
          <table:table-cell office:value-type="string">
            <text:p>&lt;track list&gt;</text:p>
          </table:table-cell>
          <table:table-cell table:number-columns-repeated="250"/>
        </table:table-row>
        <table:table-row table:style-name="ro2">
          <table:table-cell office:value-type="string">
            <text:p>Sound</text:p>
          </table:table-cell>
          <table:table-cell office:value-type="string">
            <text:p>Enable System Beep</text:p>
          </table:table-cell>
          <table:table-cell office:value-type="string">
            <text:p>VISUAL_BELL_KEY</text:p>
          </table:table-cell>
          <table:table-cell office:value-type="string">
            <text:p>/apps/metacity/general/visual_bell</text:p>
          </table:table-cell>
          <table:table-cell office:value-type="string">
            <text:p>BOOL</text:p>
          </table:table-cell>
          <table:table-cell office:value-type="string">
            <text:p>&lt;TRUE/FALSE&gt;</text:p>
          </table:table-cell>
          <table:table-cell table:number-columns-repeated="250"/>
        </table:table-row>
        <table:table-row table:style-name="ro2">
          <table:table-cell office:value-type="string">
            <text:p>Sound</text:p>
          </table:table-cell>
          <table:table-cell office:value-type="string">
            <text:p>Enable Visual Beep</text:p>
          </table:table-cell>
          <table:table-cell office:value-type="string">
            <text:p>AUDIO_BELL_KEY</text:p>
          </table:table-cell>
          <table:table-cell office:value-type="string">
            <text:p>/apps/metacity/general/audible_bell</text:p>
          </table:table-cell>
          <table:table-cell office:value-type="string">
            <text:p>BOOL</text:p>
          </table:table-cell>
          <table:table-cell office:value-type="string">
            <text:p>&lt;TRUE/FALSE&gt;</text:p>
          </table:table-cell>
          <table:table-cell table:number-columns-repeated="250"/>
        </table:table-row>
        <table:table-row table:style-name="ro2">
          <table:table-cell office:value-type="string">
            <text:p>Sound</text:p>
          </table:table-cell>
          <table:table-cell office:value-type="string">
            <text:p>Visual Beep Type</text:p>
          </table:table-cell>
          <table:table-cell office:value-type="string">
            <text:p>VISUAL_BELL_TYPE_KEY</text:p>
          </table:table-cell>
          <table:table-cell office:value-type="string">
            <text:p>/apps/metacity/general/visual_bell_type</text:p>
          </table:table-cell>
          <table:table-cell office:value-type="string">
            <text:p>STRING</text:p>
          </table:table-cell>
          <table:table-cell office:value-type="string">
            <text:p>frame_flash or fullscreen</text:p>
          </table:table-cell>
          <table:table-cell table:number-columns-repeated="250"/>
        </table:table-row>
        <table:table-row table:style-name="ro2">
          <table:table-cell office:value-type="string">
            <text:p>Sound</text:p>
          </table:table-cell>
          <table:table-cell office:value-type="string">
            <text:p>&lt;profile&gt; Audio Sink</text:p>
          </table:table-cell>
          <table:table-cell office:value-type="string">
            <text:p>SND_&lt;PROFILE&gt;_AUDIOSINK</text:p>
          </table:table-cell>
          <table:table-cell office:value-type="string">
            <text:p>/system/gstreamer/0.10/default/&lt;profile&gt;audiosink</text:p>
          </table:table-cell>
          <table:table-cell office:value-type="string">
            <text:p>STRING</text:p>
          </table:table-cell>
          <table:table-cell office:value-type="string">
            <text:p>&lt;value&gt;</text:p>
          </table:table-cell>
          <table:table-cell table:number-columns-repeated="250"/>
        </table:table-row>
        <table:table-row table:style-name="ro2">
          <table:table-cell office:value-type="string">
            <text:p>Sound</text:p>
          </table:table-cell>
          <table:table-cell office:value-type="string">
            <text:p>&lt;profile&gt; Audio Src</text:p>
          </table:table-cell>
          <table:table-cell office:value-type="string">
            <text:p>SND_&lt;PROFILE&gt;_AUDIOSRC</text:p>
          </table:table-cell>
          <table:table-cell office:value-type="string">
            <text:p>/system/gstreamer/0.10/default/&lt;profile&gt;audiosrc</text:p>
          </table:table-cell>
          <table:table-cell office:value-type="string">
            <text:p>STRING</text:p>
          </table:table-cell>
          <table:table-cell office:value-type="string">
            <text:p>&lt;value&gt;</text:p>
          </table:table-cell>
          <table:table-cell table:number-columns-repeated="250"/>
        </table:table-row>
        <table:table-row table:style-name="ro2">
          <table:table-cell office:value-type="string">
            <text:p>Sound</text:p>
          </table:table-cell>
          <table:table-cell office:value-type="string">
            <text:p>&lt;profile&gt; Video Sink</text:p>
          </table:table-cell>
          <table:table-cell office:value-type="string">
            <text:p>SND_&lt;PROFILE&gt;_VIDEOSINK</text:p>
          </table:table-cell>
          <table:table-cell office:value-type="string">
            <text:p>/system/gstreamer/0.10/default/&lt;profile&gt;videosink</text:p>
          </table:table-cell>
          <table:table-cell office:value-type="string">
            <text:p>STRING</text:p>
          </table:table-cell>
          <table:table-cell office:value-type="string">
            <text:p>&lt;value&gt;</text:p>
          </table:table-cell>
          <table:table-cell table:number-columns-repeated="250"/>
        </table:table-row>
        <table:table-row table:style-name="ro2">
          <table:table-cell office:value-type="string">
            <text:p>Sound</text:p>
          </table:table-cell>
          <table:table-cell office:value-type="string">
            <text:p>&lt;profile&gt; Video Src</text:p>
          </table:table-cell>
          <table:table-cell office:value-type="string">
            <text:p>SND_&lt;PROFILE&gt;_VIDEOSRC</text:p>
          </table:table-cell>
          <table:table-cell office:value-type="string">
            <text:p>/system/gstreamer/0.10/default/&lt;profile&gt;videosrc</text:p>
          </table:table-cell>
          <table:table-cell office:value-type="string">
            <text:p>STRING</text:p>
          </table:table-cell>
          <table:table-cell office:value-type="string">
            <text:p>&lt;value&gt;</text:p>
          </table:table-cell>
          <table:table-cell table:number-columns-repeated="250"/>
        </table:table-row>
      </table:table>
      <table:table table:name="Sheet2" table:style-name="ta1" table:print="false">
        <table:table-column table:style-name="co7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7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DejaVu Sans" fo:language="en" fo:country="US" style:font-name-asian="DejaVu Sans1" style:language-asian="zxx" style:country-asian="none" style:font-name-complex="DejaVu Sans1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7-09-06">09/06/2007</text:date>, <text:time>17:03:5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Linux OpenOffice.org_project/680m14$Build-9134</meta:generator>
    <meta:initial-creator>Todd Brandt</meta:initial-creator>
    <meta:creation-date>2007-09-05T18:45:37</meta:creation-date>
    <dc:creator>tebrandt</dc:creator>
    <dc:date>2007-09-06T17:03:52</dc:date>
    <dc:language>en-US</dc:language>
    <meta:editing-cycles>29</meta:editing-cycles>
    <meta:editing-duration>PT20H58M32S</meta:editing-duration>
    <meta:user-defined meta:name="Info 1"/>
    <meta:user-defined meta:name="Info 2"/>
    <meta:user-defined meta:name="Info 3"/>
    <meta:user-defined meta:name="Info 4"/>
    <meta:document-statistic meta:table-count="3" meta:cell-count="786"/>
  </office:meta>
</office:document-meta>
</file>