
<file path=META-INF/manifest.xml><?xml version="1.0" encoding="utf-8"?>
<manifest:manifest xmlns:manifest="urn:oasis:names:tc:opendocument:xmlns:manifest:1.0">
  <manifest:file-entry manifest:media-type="application/vnd.oasis.opendocument.text" manifest:version="1.2" manifest:full-path="/"/>
  <manifest:file-entry manifest:media-type="" manifest:full-path="Configurations2/statusbar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floater/"/>
  <manifest:file-entry manifest:media-type="" manifest:full-path="Configurations2/popupmenu/"/>
  <manifest:file-entry manifest:media-type="" manifest:full-path="Configurations2/progressbar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application/vnd.sun.xml.ui.configuration" manifest:full-path="Configurations2/"/>
  <manifest:file-entry manifest:media-type="application/binary" manifest:full-path="layout-cache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rdfa="http://docs.oasis-open.org/opendocument/meta/rdfa#" xmlns:field="urn:openoffice:names:experimental:ooxml-odf-interop:xmlns:field:1.0" xmlns:formx="urn:openoffice:names:experimental:ooxml-odf-interop:xmlns:form:1.0" office:version="1.2">
  <office:scripts/>
  <office:font-face-decls>
    <style:font-face style:name="OpenSymbol" svg:font-family="OpenSymbol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>
      <style:text-properties fo:color="#000000"/>
    </style:style>
    <style:style style:name="P2" style:family="paragraph" style:parent-style-name="Text_20_body">
      <style:text-properties fo:color="#000000"/>
    </style:style>
    <style:style style:name="P3" style:family="paragraph" style:parent-style-name="Text_20_body" style:list-style-name="L1">
      <style:text-properties fo:color="#000000"/>
    </style:style>
    <style:style style:name="P4" style:family="paragraph" style:parent-style-name="Text_20_body" style:list-style-name="L2">
      <style:text-properties fo:color="#000000"/>
    </style:style>
    <style:style style:name="P5" style:family="paragraph" style:parent-style-name="Text_20_body" style:list-style-name="L7">
      <style:text-properties fo:color="#000000"/>
    </style:style>
    <style:style style:name="P6" style:family="paragraph" style:parent-style-name="Text_20_body" style:list-style-name="L8">
      <style:text-properties fo:color="#000000"/>
    </style:style>
    <style:style style:name="P7" style:family="paragraph" style:parent-style-name="Text_20_body">
      <style:paragraph-properties fo:margin-top="0cm" fo:margin-bottom="0cm"/>
      <style:text-properties fo:color="#000000"/>
    </style:style>
    <style:style style:name="P8" style:family="paragraph" style:parent-style-name="Text_20_body" style:list-style-name="L1">
      <style:paragraph-properties fo:margin-top="0cm" fo:margin-bottom="0cm"/>
      <style:text-properties fo:color="#000000"/>
    </style:style>
    <style:style style:name="P9" style:family="paragraph" style:parent-style-name="Text_20_body" style:list-style-name="L2">
      <style:paragraph-properties fo:margin-top="0cm" fo:margin-bottom="0cm"/>
      <style:text-properties fo:color="#000000"/>
    </style:style>
    <style:style style:name="P10" style:family="paragraph" style:parent-style-name="Text_20_body" style:list-style-name="L3">
      <style:paragraph-properties fo:margin-top="0cm" fo:margin-bottom="0cm"/>
      <style:text-properties fo:color="#000000"/>
    </style:style>
    <style:style style:name="P11" style:family="paragraph" style:parent-style-name="Text_20_body" style:list-style-name="L4">
      <style:paragraph-properties fo:margin-top="0cm" fo:margin-bottom="0cm"/>
      <style:text-properties fo:color="#000000"/>
    </style:style>
    <style:style style:name="P12" style:family="paragraph" style:parent-style-name="Text_20_body" style:list-style-name="L5">
      <style:paragraph-properties fo:margin-top="0cm" fo:margin-bottom="0cm"/>
      <style:text-properties fo:color="#000000"/>
    </style:style>
    <style:style style:name="P13" style:family="paragraph" style:parent-style-name="Text_20_body" style:list-style-name="L6">
      <style:paragraph-properties fo:margin-top="0cm" fo:margin-bottom="0cm"/>
      <style:text-properties fo:color="#000000"/>
    </style:style>
    <style:style style:name="P14" style:family="paragraph" style:parent-style-name="Text_20_body" style:list-style-name="L7">
      <style:paragraph-properties fo:margin-top="0cm" fo:margin-bottom="0cm"/>
      <style:text-properties fo:color="#000000"/>
    </style:style>
    <style:style style:name="P15" style:family="paragraph" style:parent-style-name="Text_20_body" style:list-style-name="L8">
      <style:paragraph-properties fo:margin-top="0cm" fo:margin-bottom="0cm"/>
      <style:text-properties fo:color="#000000"/>
    </style:style>
    <style:style style:name="P16" style:family="paragraph" style:parent-style-name="Text_20_body" style:list-style-name="L9">
      <style:paragraph-properties fo:margin-top="0cm" fo:margin-bottom="0cm"/>
      <style:text-properties fo:color="#000000"/>
    </style:style>
    <style:style style:name="T1" style:family="text">
      <style:text-properties fo:color="#ff0000"/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3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4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5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6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7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8">
      <text:list-level-style-bullet text:level="1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1.27cm" fo:text-indent="-0.635cm" fo:margin-left="2.54cm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1.905cm" fo:text-indent="-0.635cm" fo:margin-left="3.175cm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2.54cm" fo:text-indent="-0.635cm" fo:margin-left="3.81cm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3.175cm" fo:text-indent="-0.635cm" fo:margin-left="4.445cm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3.81cm" fo:text-indent="-0.635cm" fo:margin-left="5.08cm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4.445cm" fo:text-indent="-0.635cm" fo:margin-left="5.715cm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5.08cm" fo:text-indent="-0.635cm" fo:margin-left="6.35cm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>
          <style:list-level-label-alignment text:label-followed-by="listtab" text:list-tab-stop-position="5.715cm" fo:text-indent="-0.635cm" fo:margin-left="6.985cm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>
          <style:list-level-label-alignment text:label-followed-by="listtab" text:list-tab-stop-position="6.35cm" fo:text-indent="-0.635cm" fo:margin-left="7.62cm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>
          <style:list-level-label-alignment text:label-followed-by="listtab" text:list-tab-stop-position="6.985cm" fo:text-indent="-0.635cm" fo:margin-left="8.255cm"/>
        </style:list-level-properties>
      </text:list-level-style-bullet>
    </text:list-style>
    <text:list-style style:name="L9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">24 august 2009</text:p>
      <text:list xml:id="list1320835854" text:style-name="L1">
        <text:list-item>
          <text:p text:style-name="P3">Sosirea şi înregistrarea participanţilor.</text:p>
        </text:list-item>
        <text:list-item>
          <text:p text:style-name="P3">Primul contact cu Castelul, grădina botanică și parcul dendrologic. Primele fotografii din parc, în amurg...</text:p>
        </text:list-item>
        <text:list-item>
          <text:p text:style-name="P8">Prezentarea participanţilor. Distribuirea responsabilităţilor </text:p>
        </text:list-item>
        <text:list-item>
          <text:p text:style-name="P8">20:00-21:00<text:tab/>Cina</text:p>
        </text:list-item>
        <text:list-item>
          <text:p text:style-name="P8"/>
        </text:list-item>
      </text:list>
      <text:p text:style-name="P2">25 august 2009</text:p>
      <text:p text:style-name="P7">8:00-9:00<text:tab/>Mic dejun</text:p>
      <text:p text:style-name="P7">9:30-10:00 <text:tab/>Deschiderea oficială a școlii de vară . Prezentarea programului. Prezentarea situației <text:s/>proiectelor înscrise în concursul Proinfo (I) </text:p>
      <text:p text:style-name="P7">Contextul: Anul European al Creativităţii şi Inovării. Înregistrarea la Software Freedom Day </text:p>
      <text:p text:style-name="P7">10:10-30<text:tab/>Pauză de cafea</text:p>
      <text:p text:style-name="P7">10:30-13:30 <text:tab/>Sesiunea I „Formate, standarde și licențe deschise”</text:p>
      <text:list xml:id="list1054472084" text:style-name="L2">
        <text:list-item>
          <text:p text:style-name="P9">Sabin Buraga, Open data în contextul Web 3.0 (60 min.) </text:p>
        </text:list-item>
        <text:list-item>
          <text:p text:style-name="P9">Răzvan Sandu, Despre formatul OpenDocument în România şi în lume </text:p>
        </text:list-item>
        <text:list-item>
          <text:p text:style-name="P9">Ioan Fericel, Open-source, open-standard, interoperabilitate</text:p>
        </text:list-item>
        <text:list-item>
          <text:p text:style-name="P9">Bogdan Manolea. Licențe deschise - Creative Commons</text:p>
        </text:list-item>
        <text:list-item>
          <text:p text:style-name="P4">Stefan Negru, De la open source la hardware deschis cu dispozitivele Arduino</text:p>
        </text:list-item>
      </text:list>
      <text:p text:style-name="P7">13:30-15:30 <text:tab/>Masa și pauza de prânz</text:p>
      <text:p text:style-name="P7">15:30-16:30<text:tab/>Masă rotundă I: Avantaje ale producerii și folosirii platformelor și aplicațiilor <text:tab/>publice, deschise în învățământ. Rolul formatelor deschise și a standardelor (R. Sandu, S. Buraga, D. Acostăchioaie, M. Jalobeanu) </text:p>
      <text:p text:style-name="P7">16:30-17:00<text:tab/>Instalarea si configurarea serverului Web local, alocarea de conturi participanților, înscrieri la concursul de proiectare Web.</text:p>
      <text:p text:style-name="P7"><text:tab/><text:tab/>Lansare Concursului de configurare şi administrare „Linux, instalare pachete dorite”.</text:p>
      <text:p text:style-name="P7"><text:tab/><text:tab/>Lansarea concursului de fotografie și prelucrări grafice „La Macea în 2009” </text:p>
      <text:p text:style-name="P7"/>
      <text:p text:style-name="P7">17:00-17:30<text:tab/>Pauză de ceai</text:p>
      <text:p text:style-name="P7">17:30-19:30<text:tab/>Demonstrații de instalare în rețea: Ubuntu, suita OpenOffice <text:s/>(A. Roiban, R. Sandu, C. Miclauș)</text:p>
      <text:p text:style-name="P7">19:30-20:30 <text:tab/>Sesiune de Fotografii în parc, în amurg. Tema „Apus de soare la Macea”</text:p>
      <text:p text:style-name="P7">20:30-22:00<text:tab/>Cina</text:p>
      <text:p text:style-name="P7"/>
      <text:p text:style-name="P2">26 august 2009</text:p>
      <text:p text:style-name="P7">8:00-9:00 <text:tab/>Mic dejun</text:p>
      <text:p text:style-name="P7">9:00-11:00<text:tab/>Sesiunea IIa „e-Learning și FLOSSE în lume și în România”</text:p>
      <text:list xml:id="list1677950403" text:style-name="L3">
        <text:list-item>
          <text:p text:style-name="P10">Dragoş Acostăchioaie, Iniţiative FLOSS în educaţie </text:p>
        </text:list-item>
        <text:list-item>
          <text:p text:style-name="P10">Mihai Jalobeanu, Creativitate socială și medii de socializare în învăţământ </text:p>
        </text:list-item>
        <text:list-item>
          <text:p text:style-name="P10">Carmen Holotescu, Microblogging în educație </text:p>
        </text:list-item>
        <text:list-item>
          <text:p text:style-name="P10">Mihai Jalobeanu şi Ioan Virag, Importanţa laboratoarelor virtuale în predarea matematicii şi informaticii; appleturi Java</text:p>
        </text:list-item>
        <text:list-item>
          <text:p text:style-name="P10">Adi Roiban, Proiectul UBUNTU </text:p>
        </text:list-item>
      </text:list>
      <text:p text:style-name="P7"/>
      <text:p text:style-name="P7">11:00-11:30<text:tab/>Pauză de ceai</text:p>
      <text:p text:style-name="P7">11:30-13:30<text:tab/>Sesiunea IIb „e-Learning și FLOSSE în România”</text:p>
      <text:list xml:id="list627435850" text:style-name="L4">
        <text:list-item>
          <text:p text:style-name="P11"><text:soft-page-break/>Adi Roiban, Inițiative și acțiuni în Grupul pentru Software Liber</text:p>
        </text:list-item>
        <text:list-item>
          <text:p text:style-name="P11">Călin Miclăuș, ArLUG si activitatea de promovare și instruire FLOSS</text:p>
        </text:list-item>
        <text:list-item>
          <text:p text:style-name="P11">Vlad Giurcanu, Linux şi FLOSS în şcolile din Moldova. </text:p>
        </text:list-item>
        <text:list-item>
          <text:p text:style-name="P11">Alex Radovici, Linux și e-Learning în Politehnica Bucureşti </text:p>
        </text:list-item>
      </text:list>
      <text:p text:style-name="P7">13:30-15:30 <text:tab/>Masa și pauza de prânz</text:p>
      <text:p text:style-name="P7">15:30-18:00<text:tab/>Masă rotundă: Dificultăți cu e-Learning în România. Probleme ale reformei Universitare în contextul Bologna (S. Buraga, A.Naaji, M. Jalobeanu, C. Holotescu)</text:p>
      <text:p text:style-name="P7">18:00-22:00<text:tab/>Vizită prin Arad și cină pe Strand (cu continuarea dezbaterilor)</text:p>
      <text:p text:style-name="P7"/>
      <text:p text:style-name="P2">27 august 2009</text:p>
      <text:p text:style-name="P2">8:00-9:00 <text:tab/>Mic dejun</text:p>
      <text:p text:style-name="P2">9:00-13:30<text:tab/>Sesiunea IIIa „Linux, Instrumente FLOSS, facilități, localizări”</text:p>
      <text:list xml:id="list2020089808" text:style-name="L5">
        <text:list-item>
          <text:p text:style-name="P12">Adi Roiban, Tutorial instalare Linux </text:p>
        </text:list-item>
        <text:list-item>
          <text:p text:style-name="P12">Mihai Sereș, Cel mai mic server Web?</text:p>
        </text:list-item>
        <text:list-item>
          <text:p text:style-name="P12">Mihai Oaida, Arhitecturi de caching server-side</text:p>
        </text:list-item>
        <text:list-item>
          <text:p text:style-name="P12">Cosmin Varlan, O introducere în Flex şi AIR </text:p>
        </text:list-item>
        <text:list-item>
          <text:p text:style-name="P12">Tiberiu Socaciu, Rezolvarea paralelă pe arhitecturi MPI/Linux a unor probleme de inginerie financiară </text:p>
        </text:list-item>
        <text:list-item>
          <text:p text:style-name="P12">Anca-Paula Luca, Dincolo de navigare: extensii pentru navigatoarele web - Modalitatea de utilizare şi dezvoltare a extensiilor Firefox; focalizare asupra Ubiquity </text:p>
        </text:list-item>
      </text:list>
      <text:p text:style-name="P7">13:30-15:30 <text:tab/>Masa și pauza de prânz</text:p>
      <text:p text:style-name="P7">15:30-17:00<text:tab/>Masa rotundă: „Bune practici în rețea. Localizări, limba română, abuzuri,...” (C. Secară, B. Manolea, M. Jalobeanu, S. Alexandru, D. Acostăchioaie)</text:p>
      <text:p text:style-name="P7">17:00-17:30<text:tab/>Pauza de ceai</text:p>
      <text:p text:style-name="P7">17:30-20:30<text:tab/>Analiza proiectelor înscrise în concursul Proinfo . Prezentarea unor proiecte (D.Balaban, I. Budișteanu, L.Cosovanu)</text:p>
      <text:p text:style-name="P7"/>
      <text:p text:style-name="P7">20:30-22:00<text:tab/>Cina și concluziile zilei (discuţii libere)</text:p>
      <text:p text:style-name="P7"/>
      <text:p text:style-name="P2">28 august 2009</text:p>
      <text:p text:style-name="P2">8:00-9:00 Mic dejun</text:p>
      <text:p text:style-name="P2">9:00-11:00<text:tab/>Sesiunea IVa „e-Learning, grafică, fotografie, artă”</text:p>
      <text:list xml:id="list1328633498" text:style-name="L6">
        <text:list-item>
          <text:p text:style-name="P13">Cristian Secară, Editorul grafic GIMP în româneşte </text:p>
        </text:list-item>
        <text:list-item>
          <text:p text:style-name="P13">Dan Balaban, Laboratorul virtual de grafică cu calculatorul (Phixr) </text:p>
        </text:list-item>
        <text:list-item>
          <text:p text:style-name="P13">Ioan Virag, Generarea fractalilor Mandelbrot și Julia </text:p>
        </text:list-item>
        <text:list-item>
          <text:p text:style-name="P13">Sofia Neagoi, Fractalii în artă </text:p>
        </text:list-item>
        <text:list-item>
          <text:p text:style-name="P13">Viorela Mihăescu, Folosirea creativă a tabletei grafice</text:p>
        </text:list-item>
      </text:list>
      <text:p text:style-name="P7">13:30-15:30 <text:tab/>Masa și pauza de prânz</text:p>
      <text:p text:style-name="P7">15:30-17:00<text:tab/>Sesiunea IVb „e-Learning, grafică, Medii Virtuale de Instruire”</text:p>
      <text:list xml:id="list1215404660" text:continue-numbering="true" text:style-name="L6">
        <text:list-item>
          <text:p text:style-name="P13">Mihai Sucan, Integrare aplicaţie de desenat în Moodle: Introducerea editorului grafic PaintWeb în mediul virtual de instruire </text:p>
        </text:list-item>
        <text:list-item>
          <text:p text:style-name="P13">Stefan Coman „Virtual Lessons” (concurent ProInfo)</text:p>
        </text:list-item>
        <text:list-item>
          <text:p text:style-name="P13">Robert Dolca „Netarena” (concurent ProInfo)</text:p>
        </text:list-item>
      </text:list>
      <text:p text:style-name="P7">17:00-17:30<text:tab/>Pauza de ceai</text:p>
      <text:p text:style-name="P7">17:30-20:30<text:tab/>Sesiunea „Servere Web și Tehnologii Web”</text:p>
      <text:list xml:id="list657201143" text:style-name="L7">
        <text:list-item>
          <text:p text:style-name="P14">Mihai Sereş, Cel mai mic server Web? </text:p>
        </text:list-item>
        <text:list-item>
          <text:p text:style-name="P14"><text:soft-page-break/>Călin Podina şi Dorinel Vaşvari, Instalarea şi rularea unui server Web acasă (prezintă M.Sereș)</text:p>
        </text:list-item>
        <text:list-item>
          <text:p text:style-name="P14">Mihai Oaida, Noţiuni avansate de MySQL</text:p>
        </text:list-item>
        <text:list-item>
          <text:p text:style-name="P5">Dorin Hot, Ce ne spun fişierele catalog referitor la mesajele nedorite sau la încercările de pătrundere frauduloasă? </text:p>
        </text:list-item>
      </text:list>
      <text:p text:style-name="P7">20:30-21:30<text:tab/>Cina, discuții libere despre Web-ul românesc<text:tab/><text:tab/><text:tab/> </text:p>
      <text:p text:style-name="P2">29 august 2009</text:p>
      <text:p text:style-name="P2">8:00-9:00 Mic dejun</text:p>
      <text:p text:style-name="P2">9:00-11:00<text:tab/>Sesiunea V „e-Learning, etica în Internet și infracționalitatea electronică”</text:p>
      <text:list xml:id="list1491094688" text:style-name="L8">
        <text:list-item>
          <text:p text:style-name="P15">Bogdan Manolea, Legislație și Internet <text:s/></text:p>
        </text:list-item>
        <text:list-item>
          <text:p text:style-name="P15">Ionuț Budisteanu, <text:s/>Romanian PC-Cillin (concurent ProInfo)</text:p>
        </text:list-item>
        <text:list-item>
          <text:p text:style-name="P15">Mihai Jalobeanu şi Adriana Podina, e-Plagiatul în România </text:p>
        </text:list-item>
      </text:list>
      <text:p text:style-name="P7">11:00-11:30<text:tab/>Pauza de cafea</text:p>
      <text:p text:style-name="P7">11:30-13:30<text:tab/>Sesiunea Vb „Tutoriale”</text:p>
      <text:list xml:id="list192988342" text:continue-numbering="true" text:style-name="L8">
        <text:list-item>
          <text:p text:style-name="P6">Florin Anton, Tutorial – Securitate Linux</text:p>
        </text:list-item>
        <text:list-item>
          <text:p text:style-name="P6">Adi Roiban, Tutorial - Introducerea de soluţii open-source în învăţământ şi afaceri (studii de caz)</text:p>
        </text:list-item>
      </text:list>
      <text:p text:style-name="P2">13:30-15:30 <text:tab/>Pauza de masă și desemnarea câştigătorilor ProInfo</text:p>
      <text:p text:style-name="P2">15:30-17:00<text:tab/>Prezentarea, analiza și premierea lucrărilor înscrise în concursurile de creație (foto)grafică, de proiectare Web și de configurare-administrare Linux</text:p>
      <text:p text:style-name="P2">17:00-19:00<text:tab/>Masă rotundă: Instrumente FLOSS pentru sprijinirea creativităţii (în ştiinţă şi artă) </text:p>
      <text:p text:style-name="P2">19:00-20:30<text:tab/>Premieri. Concluziile ediției. Propuneri pentru ediţia următoare. Închiderea școlii de vară si a seminarului. <text:s/></text:p>
      <text:p text:style-name="P2">20:30-21:30 <text:s/><text:tab/>Cina. </text:p>
      <text:list xml:id="list118794543" text:style-name="L9">
        <text:list-header>
          <text:p text:style-name="P16"/>
        </text:list-header>
      </text:list>
      <text:p text:style-name="P1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rdfa="http://docs.oasis-open.org/opendocument/meta/rdfa#" office:version="1.2">
  <office:font-face-decls>
    <style:font-face style:name="OpenSymbol" svg:font-family="OpenSymbol"/>
    <style:font-face style:name="Nimbus Roman No9 L" svg:font-family="'Nimbus Roman No9 L'" style:font-family-generic="roman" style:font-pitch="variable"/>
    <style:font-face style:name="Nimbus Sans L" svg:font-family="'Nimbus Sans L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o" fo:country="RO" style:letter-kerning="true" style:font-size-asian="10.5pt" style:language-asian="zxx" style:country-asian="none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Nimbus Roman No9 L" fo:font-size="12pt" fo:language="ro" fo:country="RO" style:letter-kerning="true" style:font-name-asian="DejaVu Sans" style:font-size-asian="10.5pt" style:language-asian="zxx" style:country-asian="none" style:font-name-complex="DejaVu Sans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Nimbus Sans 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Numbering_20_Symbols" style:display-name="Numbering Symbols" style:family="text"/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office:version="1.2">
  <office:meta>
    <meta:creation-date>2009-08-14T10:56:38</meta:creation-date>
    <dc:date>2009-08-17T13:43:41</dc:date>
    <meta:editing-duration>PT04H23M48S</meta:editing-duration>
    <meta:editing-cycles>5</meta:editing-cycles>
    <meta:generator>OpenOffice.org/3.0$Linux OpenOffice.org_project/300m15$Build-9379</meta:generator>
    <meta:document-statistic meta:table-count="0" meta:image-count="0" meta:object-count="0" meta:page-count="3" meta:paragraph-count="91" meta:word-count="830" meta:character-count="5766"/>
    <meta:user-defined meta:name="Info 1"/>
    <meta:user-defined meta:name="Info 2"/>
    <meta:user-defined meta:name="Info 3"/>
    <meta:user-defined meta:name="Info 4"/>
  </office:meta>
</office:document-meta>
</file>